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Text_20_body" style:list-style-name="L1"/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3" text:outline-level="3"><text:span text:style-name="Strong_20_Emphasis">LIBERATORIA PER L’UTILIZZO DI IMMAGINI E RIPRESE VIDEO</text:span></text:h>
      <text:p text:style-name="Text_20_body">(ai sensi del Regolamento UE 2016/679 - GDPR)</text:p>
      <text:p text:style-name="Text_20_body">Io sottoscritto/a<text:line-break/><text:span text:style-name="Strong_20_Emphasis">Nome e Cognome:</text:span> ___________________________________________<text:line-break/><text:span text:style-name="Strong_20_Emphasis">Luogo e data di nascita:</text:span> ______________________________________<text:line-break/><text:span text:style-name="Strong_20_Emphasis">Residente a:</text:span> ________________________________________________<text:line-break/><text:span text:style-name="Strong_20_Emphasis">Indirizzo email/telefono (facoltativo):</text:span> ___________________________</text:p>
      <text:p text:style-name="Text_20_body"><text:span text:style-name="Strong_20_Emphasis">AUTORIZZO</text:span></text:p>
      <text:p text:style-name="Text_20_body"><text:span text:style-name="Strong_20_Emphasis">Unione Valdera</text:span>, con sede in Via Brigate Partigiane 4, 56025 Pontedera (PI), C.F. 80008670506,<text:line-break/>nella persona della responsabile del procedimento <text:span text:style-name="Strong_20_Emphasis">Lucia Curcio</text:span>,</text:p>
      <text:p text:style-name="Text_20_body">a:</text:p>
      <text:list text:style-name="L1">
        <text:list-item>
          <text:p text:style-name="P1">Effettuare fotografie e/o riprese video in cui potrei comparire, in occasione di attività, eventi, laboratori, incontri o altre iniziative promosse o organizzate dall’<text:span text:style-name="Strong_20_Emphasis">Unione Valdera</text:span>;</text:p>
        </text:list-item>
        <text:list-item>
          <text:p text:style-name="P1">Utilizzare il materiale raccolto (immagini e/o video) per finalità informative, promozionali e documentative, anche attraverso i seguenti canali:</text:p>
          <text:list>
            <text:list-item>
              <text:p text:style-name="P1">sito web istituzionale dell’Ente;</text:p>
            </text:list-item>
            <text:list-item>
              <text:p text:style-name="P1">canali social ufficiali;</text:p>
            </text:list-item>
            <text:list-item>
              <text:p text:style-name="P1">pubblicazioni cartacee o digitali;</text:p>
            </text:list-item>
            <text:list-item>
              <text:p text:style-name="P1">mostre, eventi o presentazioni pubbliche;</text:p>
            </text:list-item>
            <text:list-item>
              <text:p text:style-name="P1">comunicati stampa e materiali informativi.</text:p>
            </text:list-item>
          </text:list>
        </text:list-item>
      </text:list>
      <text:p text:style-name="Text_20_body">Con la presente <text:span text:style-name="Strong_20_Emphasis">autorizzo gratuitamente</text:span> l’uso della mia immagine per i fini sopra indicati, rinunciando a ogni compenso, pur conservando il diritto di revocare in qualsiasi momento il presente consenso, come previsto dal GDPR.</text:p>
      <text:p text:style-name="Text_20_body">Resta inteso che l’uso delle immagini sarà effettuato nel pieno rispetto della normativa vigente, della dignità e della persona.</text:p>
      <text:p text:style-name="Text_20_body"><text:span text:style-name="Strong_20_Emphasis">DICHIARO</text:span> di aver preso visione dell’<text:span text:style-name="Strong_20_Emphasis">informativa privacy</text:span> fornita ai sensi del Regolamento UE 2016/679 e di essere consapevole dei diritti a me riconosciuti.</text:p>
      <text:p text:style-name="Horizontal_20_Line"/>
      <text:p text:style-name="Text_20_body"><text:span text:style-name="Strong_20_Emphasis">Luogo e data:</text:span> _________________________________________</text:p>
      <text:p text:style-name="Text_20_body"><text:span text:style-name="Strong_20_Emphasis">Firma leggibile:</text:span> _______________________________________</text:p>
      <text:p text:style-name="Horizontal_20_Line"/>
      <text:h text:style-name="Heading_20_3" text:outline-level="3"><text:span text:style-name="Strong_20_Emphasis"/></text:h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Heading_20_5" style:display-name="Heading 5" style:family="paragraph" style:parent-style-name="Heading" style:next-style-name="Text_20_body" style:default-outline-level="5" style:list-style-name="" style:class="chapter">
      <style:paragraph-properties fo:margin-top="0.212cm" fo:margin-bottom="0.106cm" style:contextual-spacing="false"/>
      <style:text-properties style:font-name="Liberation Serif" fo:font-family="'Liberation Serif'" style:font-family-generic="roman" style:font-pitch="variable" fo:font-size="10pt" fo:font-weight="bold" style:font-name-asian="NSimSun" style:font-family-asian="NSimSun" style:font-family-generic-asian="system" style:font-pitch-asian="variable" style:font-size-asian="10pt" style:font-weight-asian="bold" style:font-name-complex="Lucida Sans1" style:font-family-complex="'Lucida Sans'" style:font-family-generic-complex="system" style:font-pitch-complex="variable" style:font-size-complex="10pt" style:font-weight-complex="bold"/>
    </style:style>
    <style:style style:name="Heading_20_6" style:display-name="Heading 6" style:family="paragraph" style:parent-style-name="Heading" style:next-style-name="Text_20_body" style:default-outline-level="6" style:list-style-name="" style:class="chapter">
      <style:paragraph-properties fo:margin-top="0.106cm" fo:margin-bottom="0.106cm" style:contextual-spacing="false"/>
      <style:text-properties style:font-name="Liberation Serif" fo:font-family="'Liberation Serif'" style:font-family-generic="roman" style:font-pitch="variable" fo:font-size="7pt" fo:font-weight="bold" style:font-name-asian="NSimSun" style:font-family-asian="NSimSun" style:font-family-generic-asian="system" style:font-pitch-asian="variable" style:font-size-asian="7pt" style:font-weight-asian="bold" style:font-name-complex="Lucida Sans1" style:font-family-complex="'Lucida Sans'" style:font-family-generic-complex="system" style:font-pitch-complex="variable" style:font-size-complex="7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9-11T13:37:36.985411300</meta:creation-date>
    <dc:date>2025-09-11T13:39:05.940853500</dc:date>
    <meta:editing-duration>PT1M29S</meta:editing-duration>
    <meta:editing-cycles>1</meta:editing-cycles>
    <meta:document-statistic meta:table-count="0" meta:image-count="0" meta:object-count="0" meta:page-count="1" meta:paragraph-count="18" meta:word-count="212" meta:character-count="1666" meta:non-whitespace-character-count="1479"/>
    <meta:generator>LibreOffice/25.2.5.2$Windows_X86_64 LibreOffice_project/03d19516eb2e1dd5d4ccd751a0d6f35f35e08022</meta:generator>
  </office:meta>
</office:document-meta>
</file>